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Noto Sans Mono CJK SC" svg:font-family="'Noto Sans Mono CJK SC'" style:font-family-generic="modern" style:font-pitch="fixed"/>
    <style:font-face style:name="Noto Serif CJK SC" svg:font-family="'Noto Serif CJK SC'" style:font-family-generic="system" style:font-pitch="variable"/>
    <style:font-face style:name="OpenSymbol" svg:font-family="OpenSymbol" style:font-charset="x-symbol"/>
  </office:font-face-decls>
  <office:automatic-styles>
    <style:style style:name="P1" style:family="paragraph" style:parent-style-name="Heading_20_3">
      <style:paragraph-properties fo:margin-top="0cm" fo:margin-bottom="0.499cm" style:contextual-spacing="false"/>
    </style:style>
    <style:style style:name="P2" style:family="paragraph" style:parent-style-name="Preformatted_20_Text">
      <style:paragraph-properties fo:margin-top="0cm" fo:margin-bottom="0.499cm" style:contextual-spacing="false"/>
    </style:style>
    <style:style style:name="P3" style:family="paragraph" style:parent-style-name="Standard">
      <style:paragraph-properties fo:text-align="center" style:justify-single-word="false"/>
      <style:text-properties fo:font-weight="bold" officeooo:rsid="00168a08" officeooo:paragraph-rsid="00168a08" style:font-weight-asian="bold" style:font-weight-complex="bold"/>
    </style:style>
    <style:style style:name="P4" style:family="paragraph" style:parent-style-name="Text_20_body" style:list-style-name="L1"/>
    <style:style style:name="P5" style:family="paragraph" style:parent-style-name="Text_20_body" style:list-style-name="L1">
      <style:paragraph-properties fo:margin-top="0cm" fo:margin-bottom="0cm" style:contextual-spacing="false"/>
    </style:style>
    <style:style style:name="P6" style:family="paragraph" style:parent-style-name="Text_20_body" style:list-style-name="L2"/>
    <style:style style:name="P7" style:family="paragraph" style:parent-style-name="Text_20_body" style:list-style-name="L2">
      <style:text-properties officeooo:paragraph-rsid="00185e1a"/>
    </style:style>
    <style:style style:name="P8" style:family="paragraph" style:parent-style-name="Text_20_body" style:list-style-name="L3"/>
    <style:style style:name="P9" style:family="paragraph" style:parent-style-name="Text_20_body" style:list-style-name="L3">
      <style:paragraph-properties fo:margin-top="0cm" fo:margin-bottom="0cm" style:contextual-spacing="false"/>
    </style:style>
    <style:style style:name="P10" style:family="paragraph" style:parent-style-name="Text_20_body" style:list-style-name="L4"/>
    <style:style style:name="P11" style:family="paragraph" style:parent-style-name="Text_20_body" style:list-style-name="L5">
      <style:text-properties officeooo:paragraph-rsid="00185e1a"/>
    </style:style>
    <style:style style:name="P12" style:family="paragraph" style:parent-style-name="Text_20_body" style:list-style-name="L5"/>
    <style:style style:name="T1" style:family="text">
      <style:text-properties officeooo:rsid="00168a08"/>
    </style:style>
    <style:style style:name="T2" style:family="text">
      <style:text-properties officeooo:rsid="00185e1a"/>
    </style:style>
    <text:list-style style:name="L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DECLARACIÓN DE ETIQUETAS EN LAS DIFERENTES VERSIONES DE HTML</text:p>
      <text:p text:style-name="Standard"/>
      <text:p text:style-name="Text_20_body">La declaración del tipo de documento en algunas de las distintas versiones de HTML o xHTML quedaría así:</text:p>
      <text:p text:style-name="Text_20_body"><text:span text:style-name="Strong_20_Emphasis">HTML 4.01</text:span>:</text:p>
      <text:p text:style-name="Preformatted_20_Text"><text:span text:style-name="Source_20_Text">&lt;!DOCTYPE HTML PUBLIC "-//W3C//DTD HTML 4.01 Transitional//EN" </text:span></text:p>
      <text:p text:style-name="P2"><text:span text:style-name="Source_20_Text">"http://www.w3.org/TR/html4/loose.dtd"&gt;</text:span></text:p>
      <text:p text:style-name="Text_20_body"><text:span text:style-name="Strong_20_Emphasis">XHTML 1.1</text:span>:</text:p>
      <text:p text:style-name="Preformatted_20_Text"><text:span text:style-name="Source_20_Text">&lt;!DOCTYPE html PUBLIC "-//W3C//DTD XHTML 1.1//EN" </text:span></text:p>
      <text:p text:style-name="P2"><text:span text:style-name="Source_20_Text">"http://www.w3.org/TR/xhtml11/DTD/xhtml11.dtd"&gt;</text:span></text:p>
      <text:p text:style-name="Text_20_body"><text:span text:style-name="Strong_20_Emphasis">HTML 5</text:span>:</text:p>
      <text:p text:style-name="Text_20_body">A partir de HTML 5 la declaración es muy sencilla, ya que no requiere la especificación de una DTD <text:span text:style-name="T1">(Document Type Definition en las que se incluyen las reglas sintácticas para un tipo de docuemnto específico)</text:span> para mostrar la web correctamente, sino más bien, para validarlo.</text:p>
      <text:p text:style-name="P2"><text:span text:style-name="Source_20_Text">&lt;!DOCTYPE html&gt;</text:span></text:p>
      <text:p text:style-name="P2"><text:span text:style-name="Source_20_Text"/></text:p>
      <text:h text:style-name="P1" text:outline-level="3"><text:bookmark text:name="22-elementos-de-la-cabecera"/><text:span text:style-name="Source_20_Text">Elementos </text:span><text:span text:style-name="Source_20_Text"><text:span text:style-name="T2">que podemos encontrar en </text:span></text:span><text:span text:style-name="Source_20_Text">la cabecera</text:span></text:h>
      <text:p text:style-name="Text_20_body">Los elementos que se encuentran en la sección <text:span text:style-name="Source_20_Text">head</text:span> incluyen:</text:p>
      <text:list xml:id="list963037424" text:style-name="L1">
        <text:list-item>
          <text:p text:style-name="P5">El título de la página web (<text:span text:style-name="Source_20_Text">title</text:span>) </text:p>
        </text:list-item>
        <text:list-item>
          <text:p text:style-name="P5">Las metaetiquetas (<text:span text:style-name="Emphasis">metatags</text:span>) que describen el documento, como la codificación de caracteres utilizada y la información a la que pueden acceder los motores de búsqueda </text:p>
        </text:list-item>
        <text:list-item>
          <text:p text:style-name="P4">Las referencias a archivos externos que necesita la página, tales como scripts y hojas de estilos (<text:span text:style-name="Source_20_Text">style</text:span>, <text:span text:style-name="Source_20_Text">script</text:span>, <text:span text:style-name="Source_20_Text">base</text:span> y <text:span text:style-name="Source_20_Text">link</text:span>). Estos elementos los veremos más adelante en el curso, a medida que los necesitemos. </text:p>
        </text:list-item>
      </text:list>
      <text:h text:style-name="Heading_20_4" text:outline-level="4">El elemento title</text:h>
      <text:p text:style-name="Text_20_body">El elemento <text:span text:style-name="Source_20_Text">title</text:span> es el título de la página web; se escribe entre las etiquetas <text:span text:style-name="Source_20_Text">&lt;title&gt;</text:span> y <text:span text:style-name="Source_20_Text">&lt;/title&gt;</text:span> y se muestra en la barra de título de la ventana del navegador. Aunque el texto puede ser de cualquier longitud, si sobrepasa los 60 caracteres puede que el navegador lo corte cuando lo muestre.</text:p>
      <text:h text:style-name="Heading_20_4" text:outline-level="4">Las metaetiquetas</text:h>
      <text:p text:style-name="Text_20_body">Las <text:span text:style-name="Strong_20_Emphasis">metaetiquetas</text:span> siempre van dentro del elemento <text:span text:style-name="Source_20_Text">head</text:span>, y se utilizan para indicar el juego de caracteres empleado, la descripción de la página, las palabras clave, el autor del documento y la configuración del área visible de una página (<text:span text:style-name="Emphasis">viewport</text:span>), que será diferente para cada tipo de dispositivo.</text:p>
      <text:p text:style-name="Text_20_body">Las metaetiquetas utilizan dos atributos: el atributo <text:span text:style-name="Source_20_Text">name</text:span>, para indicar el nombre de la metaetiqueta, y el atributo <text:span text:style-name="Source_20_Text">content</text:span>, para indicar su contenido, excepto para la metaetiqueta que indica la codificación de caracteres, que sólo utiliza el atributo <text:span text:style-name="Source_20_Text">charset</text:span>.</text:p>
      <text:p text:style-name="Preformatted_20_Text"><text:soft-page-break/><text:span text:style-name="Source_20_Text">&lt;head&gt;</text:span></text:p>
      <text:p text:style-name="Preformatted_20_Text"><text:span text:style-name="Source_20_Text"><text:s text:c="4"/>&lt;meta charset="utf-8"&gt;</text:span></text:p>
      <text:p text:style-name="Preformatted_20_Text"><text:span text:style-name="Source_20_Text"><text:s text:c="4"/>&lt;meta name="description" </text:span></text:p>
      <text:p text:style-name="Preformatted_20_Text"><text:span text:style-name="Source_20_Text"><text:s text:c="10"/>content="Apuntes de Lenguaje de Marcas: HTML, CSS, Javascript"&gt;</text:span></text:p>
      <text:p text:style-name="Preformatted_20_Text"><text:span text:style-name="Source_20_Text"><text:s text:c="4"/>&lt;meta name="keywords" content="HTML, CSS, Javascript"&gt;</text:span></text:p>
      <text:p text:style-name="Preformatted_20_Text"><text:span text:style-name="Source_20_Text"><text:s text:c="4"/>&lt;meta name="author" content="May Calle"&gt;</text:span></text:p>
      <text:p text:style-name="Preformatted_20_Text"><text:span text:style-name="Source_20_Text"><text:s text:c="4"/>&lt;meta name="viewport" content="width=device-width, initial-scale=1.0"&gt;</text:span></text:p>
      <text:p text:style-name="P2"><text:span text:style-name="Source_20_Text">&lt;/head&gt;</text:span></text:p>
      <text:p text:style-name="Text_20_body"><text:span text:style-name="T2">Analizando</text:span> el ejemplo anterior:</text:p>
      <text:p text:style-name="Text_20_body"><text:span text:style-name="Strong_20_Emphasis">Metaetiqueta </text:span><text:span text:style-name="Strong_20_Emphasis"><text:span text:style-name="Emphasis">charset</text:span></text:span></text:p>
      <text:p text:style-name="Text_20_body">Define la codificación de caracteres para el documento. Una codificación define cómo se traducen los bytes a texto y viceversa. Eligiendo una codificación en particular, decimos cómo debe ser interpretada la secuencia de bytes.</text:p>
      <text:p text:style-name="Text_20_body">La codificación predeterminada en HTML5 es UTF-8, y cubre (casi) todos los caracteres, signos de puntuación y símbolos del mundo. Si una página web HTML5 utiliza un juego de caracteres diferente al UTF-8, debe especificarse mediante esta meta etiqueta. Por ejemplo, para una web en español se puede utilizar la codificación ISO-8859-1, que define la codificación para Europa occidental:</text:p>
      <text:p text:style-name="Preformatted_20_Text"><text:span text:style-name="Source_20_Text">&lt;head&gt;</text:span></text:p>
      <text:p text:style-name="Preformatted_20_Text"><text:span text:style-name="Source_20_Text"><text:s text:c="4"/>&lt;meta charset="iso-8859-1"&gt;</text:span></text:p>
      <text:p text:style-name="P2"><text:span text:style-name="Source_20_Text">&lt;/head&gt;</text:span></text:p>
      <text:p text:style-name="Text_20_body">Es habitual incluir esta meta etiqueta dentro de los primeros 512 caracteres del documento, para asegurar que todos los navegadores la leen correctamente. Por ejemplo, puede ser la primera etiqueta dentro del bloque <text:span text:style-name="Source_20_Text">head</text:span>, y debemos tener presente que sólo puede haber una (una página HTML sólo puede especificar una única codificación).</text:p>
      <text:p text:style-name="Text_20_body"><text:span text:style-name="Strong_20_Emphasis">Metaetiqueta </text:span><text:span text:style-name="Strong_20_Emphasis"><text:span text:style-name="Emphasis">description</text:span></text:span></text:p>
      <text:p text:style-name="Text_20_body">Se utiliza para describir brevemente el contenido de una página web. Esta descripción aparece debajo del título y la URL de la página en los resultados del motor de búsqueda. Para permanecer visible dentro de Google, tiene que contener entre 140-160 caracteres. Además, para favorecer un buen posicionamiento es recomedable que describa el contenido de la página de forma significativa y que incluya alguna de sus palabras clave.</text:p>
      <text:p text:style-name="Text_20_body"><text:span text:style-name="Strong_20_Emphasis">Metaetiqueta </text:span><text:span text:style-name="Strong_20_Emphasis"><text:span text:style-name="Emphasis">keywords</text:span></text:span></text:p>
      <text:p text:style-name="Text_20_body">Define una serie de palabras clave relacionadas con los contenidos de la página web que pueden resultar útiles para los motores de búsqueda, aunque su uso tiene cada vez menor influencia en el posicionamiento. Hoy en día es ignorado por Google y su importancia ha sido minimizada por Bing y otros buscadores populares.</text:p>
      <text:p text:style-name="Text_20_body"><text:span text:style-name="Strong_20_Emphasis">Metaetiqueta </text:span><text:span text:style-name="Strong_20_Emphasis"><text:span text:style-name="Emphasis">author</text:span></text:span></text:p>
      <text:p text:style-name="Text_20_body">Indica el nombre del autor de la página.</text:p>
      <text:p text:style-name="Text_20_body"><text:span text:style-name="Strong_20_Emphasis">Metaetiqueta </text:span><text:span text:style-name="Strong_20_Emphasis"><text:span text:style-name="Emphasis">viewport</text:span></text:span></text:p>
      <text:p text:style-name="Text_20_body">Configura el área visible de la página web para se visualice correctamente en todos los dispositivos.</text:p>
      <text:p text:style-name="P2"><text:span text:style-name="Source_20_Text">&lt;meta name="viewport" content="width=device-width, initial-scale=1"&gt;</text:span></text:p>
      <text:p text:style-name="Text_20_body"><text:soft-page-break/>Al añadir el anterior código en una página web le estamos indicando al navegador la siguiente información sobre cómo controlar las dimensiones y la escala de la página:</text:p>
      <text:list xml:id="list656675415" text:style-name="L2">
        <text:list-item>
          <text:p text:style-name="P7"><text:span text:style-name="Source_20_Text">width=device-width</text:span> ajusta el ancho de la página al ancho de la pantalla del dispositivo con la que s<text:bookmark text:name="22-elementos-de-la-cabecera1"/>Elementos de la cabecera</text:p>
        </text:list-item>
      </text:list>
      <text:p text:style-name="Text_20_body">Los elementos que se encuentran en la sección <text:span text:style-name="Source_20_Text">head</text:span> incluyen:</text:p>
      <text:list xml:id="list204419575" text:style-name="L3">
        <text:list-item>
          <text:p text:style-name="P9">El título de la página web (<text:span text:style-name="Source_20_Text">title</text:span>) </text:p>
        </text:list-item>
        <text:list-item>
          <text:p text:style-name="P9">Las metaetiquetas (<text:span text:style-name="Emphasis">metatags</text:span>) que describen el documento, como la codificación de caracteres utilizada y la información a la que pueden acceder los motores de búsqueda </text:p>
        </text:list-item>
        <text:list-item>
          <text:p text:style-name="P8">Las referencias a archivos externos que necesita la página, tales como scripts y hojas de estilos (<text:span text:style-name="Source_20_Text">style</text:span>, <text:span text:style-name="Source_20_Text">script</text:span>, <text:span text:style-name="Source_20_Text">base</text:span> y <text:span text:style-name="Source_20_Text">link</text:span>). Estos elementos los veremos más adelante en el curso, a medida que los necesitemos. </text:p>
        </text:list-item>
      </text:list>
      <text:h text:style-name="Heading_20_3" text:outline-level="3"><text:bookmark text:name="23-un-ejemplo-sencillo"/>Un ejemplo sencillo</text:h>
      <text:p text:style-name="Text_20_body">A continuación se muestra el código HTML de una página web sencilla:</text:p>
      <text:p text:style-name="Preformatted_20_Text"><text:span text:style-name="Source_20_Text">&lt;!DOCTYPE html&gt;</text:span></text:p>
      <text:p text:style-name="Preformatted_20_Text"><text:span text:style-name="Source_20_Text">&lt;html lang="es"&gt;</text:span></text:p>
      <text:p text:style-name="Preformatted_20_Text"><text:span text:style-name="Source_20_Text"><text:s text:c="4"/>&lt;head&gt;</text:span></text:p>
      <text:p text:style-name="Preformatted_20_Text"><text:span text:style-name="Source_20_Text"><text:s text:c="8"/>&lt;title&gt;Mi página&lt;/title&gt;</text:span></text:p>
      <text:p text:style-name="Preformatted_20_Text"><text:span text:style-name="Source_20_Text"><text:s text:c="8"/>&lt;meta charset="utf-8"&gt;</text:span></text:p>
      <text:p text:style-name="Preformatted_20_Text"><text:span text:style-name="Source_20_Text"><text:s text:c="8"/>&lt;meta name="author" content="May Calle"&gt;</text:span></text:p>
      <text:p text:style-name="Preformatted_20_Text"><text:span text:style-name="Source_20_Text"><text:s text:c="4"/>&lt;/head&gt;</text:span></text:p>
      <text:p text:style-name="Preformatted_20_Text"><text:span text:style-name="Source_20_Text"><text:s text:c="4"/>&lt;body&gt;</text:span></text:p>
      <text:p text:style-name="Preformatted_20_Text"><text:span text:style-name="Source_20_Text"><text:s text:c="8"/>&lt;p&gt;Una página sencilla de prueba&lt;/p&gt;</text:span></text:p>
      <text:p text:style-name="Preformatted_20_Text"><text:span text:style-name="Source_20_Text"><text:s text:c="4"/>&lt;/body&gt;</text:span></text:p>
      <text:p text:style-name="P2"><text:span text:style-name="Source_20_Text">&lt;/html&gt;</text:span></text:p>
      <text:h text:style-name="Heading_20_3" text:outline-level="3"><text:bookmark text:name="24-comentarios-en-html"/>Comentarios en HTML</text:h>
      <text:p text:style-name="Text_20_body">HTML permite añadir comentarios en el código. Estos comentarios pueden servir para dos cosas: explicar una parte del código (en este caso, de la estructura o contenidos de la página web) que no quede clara, o para delimitar/marcar una zona del código para poder localizarla o identificarla más fácilmente.</text:p>
      <text:p text:style-name="Text_20_body">Los comentarios en HTML comienzan con el símbolo <text:span text:style-name="Source_20_Text">&lt;!--</text:span> y terminan con el símbolo <text:span text:style-name="Source_20_Text">--&gt;</text:span>. Lo que haya entre estos símbolos no se muestra en el contenido de la página, sólo se puede leer mirando el código fuente. Veamos un ejemplo:</text:p>
      <text:p text:style-name="Preformatted_20_Text"><text:span text:style-name="Source_20_Text">&lt;!DOCTYPE html&gt;</text:span></text:p>
      <text:p text:style-name="Preformatted_20_Text"><text:span text:style-name="Source_20_Text">&lt;html lang="es"&gt;</text:span></text:p>
      <text:p text:style-name="Preformatted_20_Text"><text:span text:style-name="Source_20_Text"><text:s text:c="2"/>&lt;head&gt;</text:span></text:p>
      <text:p text:style-name="Preformatted_20_Text"><text:span text:style-name="Source_20_Text"><text:s text:c="4"/>&lt;!-- Añadimos el juego de caracteres --&gt;</text:span></text:p>
      <text:p text:style-name="Preformatted_20_Text"><text:span text:style-name="Source_20_Text"><text:s text:c="4"/>&lt;meta charset="utf-8"&gt;</text:span></text:p>
      <text:p text:style-name="Preformatted_20_Text"><text:span text:style-name="Source_20_Text"><text:s text:c="4"/>&lt;!-- Título de la página --&gt;</text:span></text:p>
      <text:p text:style-name="Preformatted_20_Text"><text:span text:style-name="Source_20_Text"><text:s text:c="4"/>&lt;title&gt;Bienvenido/a&lt;/title&gt;</text:span></text:p>
      <text:p text:style-name="Preformatted_20_Text"><text:span text:style-name="Source_20_Text"><text:s text:c="2"/>&lt;/head&gt;</text:span></text:p>
      <text:p text:style-name="Preformatted_20_Text"><text:span text:style-name="Source_20_Text"><text:s text:c="2"/>&lt;body&gt;</text:span></text:p>
      <text:p text:style-name="Preformatted_20_Text"><text:span text:style-name="Source_20_Text"><text:s text:c="4"/>&lt;!-- En este ejemplo, simplemente mostraremos un texto de saludo --&gt;</text:span></text:p>
      <text:p text:style-name="Preformatted_20_Text"><text:span text:style-name="Source_20_Text"><text:s text:c="4"/>&lt;p&gt;Hola, buenos días&lt;/p&gt;.</text:span></text:p>
      <text:p text:style-name="Preformatted_20_Text"><text:span text:style-name="Source_20_Text"><text:s text:c="2"/>&lt;/body&gt;</text:span></text:p>
      <text:p text:style-name="P2"><text:span text:style-name="Source_20_Text">&lt;/html&gt;</text:span></text:p>
      <text:p text:style-name="Text_20_body"/>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Noto Sans Mono CJK SC" svg:font-family="'Noto Sans Mono CJK SC'" style:font-family-generic="modern" style:font-pitch="fixed"/>
    <style:font-face style:name="Noto Serif CJK SC" svg:font-family="'Noto Serif CJK SC'"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s" fo:country="ES" style:letter-kerning="true" style:font-name-asian="Noto Serif CJK SC" style:font-size-asian="10.5pt" style:language-asian="zh" style:country-asian="CN" style:font-name-complex="Lohit Devanagari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s" fo:country="ES" style:letter-kerning="true" style:font-name-asian="Noto Serif CJK SC" style:font-size-asian="10.5pt" style:language-asian="zh" style:country-asian="CN" style:font-name-complex="Lohit Devanagari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ohit Devanagari" style:font-family-complex="'Lohit Devanagari'"/>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 style:font-family-complex="'Lohit Devanagari'"/>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Noto Sans Mono CJK SC" style:font-family-asian="'Noto Sans Mono CJK SC'" style:font-family-generic-asian="modern" style:font-pitch-asian="fixed" style:font-size-asian="10pt" style:font-name-complex="Liberation Mono" style:font-family-complex="'Liberation Mono'" style:font-family-generic-complex="modern" style:font-pitch-complex="fixed" style:font-size-complex="10pt"/>
    </style:style>
    <style:style style:name="Heading_20_3" style:display-name="Heading 3" style:family="paragraph" style:parent-style-name="Heading" style:next-style-name="Text_20_body" style:default-outline-level="3" style:list-style-name="" style:class="text">
      <style:paragraph-properties fo:margin-top="0.247cm" fo:margin-bottom="0.212cm" style:contextual-spacing="false"/>
      <style:text-properties style:font-name="Liberation Serif" fo:font-family="'Liberation Serif'" style:font-family-generic="roman" style:font-pitch="variable" fo:font-size="14pt" fo:font-weight="bold" style:font-name-asian="Noto Serif CJK SC" style:font-family-asian="'Noto Serif CJK SC'" style:font-family-generic-asian="system" style:font-pitch-asian="variable" style:font-size-asian="14pt" style:font-weight-asian="bold" style:font-name-complex="Lohit Devanagari1" style:font-family-complex="'Lohit Devanagari'"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list-style-name="" style:class="text">
      <style:paragraph-properties fo:margin-top="0.212cm" fo:margin-bottom="0.212cm" style:contextual-spacing="false"/>
      <style:text-properties style:font-name="Liberation Serif" fo:font-family="'Liberation Serif'" style:font-family-generic="roman" style:font-pitch="variable" fo:font-size="12pt" fo:font-weight="bold" style:font-name-asian="Noto Serif CJK SC" style:font-family-asian="'Noto Serif CJK SC'" style:font-family-generic-asian="system" style:font-pitch-asian="variable" style:font-size-asian="12pt" style:font-weight-asian="bold" style:font-name-complex="Lohit Devanagari1" style:font-family-complex="'Lohit Devanagari'" style:font-family-generic-complex="system" style:font-pitch-complex="variable" style:font-size-complex="12pt" style:font-weight-complex="bold"/>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Liberation Mono" fo:font-family="'Liberation Mono'" style:font-family-generic="modern" style:font-pitch="fixed" style:font-name-asian="Noto Sans Mono CJK SC" style:font-family-asian="'Noto Sans Mono CJK SC'" style:font-family-generic-asian="modern" style:font-pitch-asian="fixed" style:font-name-complex="Liberation Mono" style:font-family-complex="'Liberation Mono'" style:font-family-generic-complex="modern" style:font-pitch-complex="fixe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Emphasis" style:family="text">
      <style:text-properties fo:font-style="italic" style:font-style-asian="italic" style:font-style-complex="italic"/>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9-11T17:10:17.078203449</meta:creation-date>
    <dc:date>2024-09-11T17:16:22.856109154</dc:date>
    <meta:editing-duration>PT6M6S</meta:editing-duration>
    <meta:editing-cycles>3</meta:editing-cycles>
    <meta:generator>LibreOffice/7.3.7.2$Linux_X86_64 LibreOffice_project/30$Build-2</meta:generator>
    <meta:document-statistic meta:table-count="0" meta:image-count="0" meta:object-count="0" meta:page-count="3" meta:paragraph-count="81" meta:word-count="970" meta:character-count="6437" meta:non-whitespace-character-count="5436"/>
  </office:meta>
</office:document-meta>
</file>